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еративно-профилактическая-операция-подросток-семья"/>Оперативно-профилактическая операция "Подросток-Семья"<text:bookmark-end text:name="оперативно-профилактическая-операция-подросток-семья"/></text:h>
      <text:p text:style-name="First_20_paragraph">15.09.2022</text:p>
      <text:p text:style-name="Text_20_body">В период с 19 по 23 сентября 2022 года на территории Тверского района г. Москвы будет проходить оперативно-профилактическая операция "Подросток-Семья".</text:p>
      <text:p text:style-name="Text_20_body"><text:line-break/></text:p>
      <text:p text:style-name="Text_20_body">В целях повышения эффективности работы по выявлению законных представителей, не исполняющих обязанности по воспитанию и содержанию детей.</text:p>
      <text:p text:style-name="Text_20_body"><text:line-break/></text:p>
      <text:p text:style-name="Text_20_body">Единый детский телефон доверия:</text:p>
      <text:p text:style-name="Text_20_body">8 800 2000 122</text:p>
      <text:p text:style-name="Text_20_body">8 495 960 34 62</text:p>
      <text:p text:style-name="Text_20_body"><text:line-break/></text:p>
      <text:p text:style-name="Text_20_body">Адрес страницы: <text:a xlink:type="simple" xlink:href="http://tveruprava.mos.ru/presscenter/important-information/detail/11054010.html" office:name=""><text:span text:style-name="Definition">http://tveruprava.mos.ru/presscenter/important-information/detail/11054010.html</text:span></text:a></text:p>
      <text:p text:style-name="Text_20_body"><text:a xlink:type="simple" xlink:href="http://tveruprava.mos.ru" office:name=""><text:span text:style-name="Definition">Управа Твер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27T20:47:18Z</meta:creation-date>
    <dc:date>2024-10-27T20:47:18Z</dc:date>
  </office:meta>
</office:document-meta>
</file>