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преля-2024-года-специалистами-обеспечивающими-деятельность-комиссии-по-делам-несовершеннолетних-и-защите-их-прав-тверского-района-города-москвы-совместно-с-сотрудником-оги-увд-по-цао-г.-москвы-проведена-беседа-с-учащимися"/>17 апреля 2024 года специалистами, обеспечивающими деятельность комиссии по делам несовершеннолетних и защите их прав Тверского района города Москвы совместно с сотрудником ОГИ УВД по ЦАО г. Москвы проведена беседа с учащимися<text:bookmark-end text:name="апреля-2024-года-специалистами-обеспечивающими-деятельность-комиссии-по-делам-несовершеннолетних-и-защите-их-прав-тверского-района-города-москвы-совместно-с-сотрудником-оги-увд-по-цао-г.-москвы-проведена-беседа-с-учащимися"/></text:h>
      <text:p text:style-name="First_20_paragraph">25.06.2024</text:p>
      <text:p text:style-name="Text_20_body">17 апреля 2024 года специалистами, обеспечивающими деятельность комиссии по делам несовершеннолетних и защите их прав Тверского района города Москвы совместно с сотрудником ОГИ УВД по ЦАО г. Москвы проведена беседа с учащимися 8-х и 10-х классов ГБОУ «Школа №1540». Инспектор рассказал школьникам о правилах движения по улицам города, о том, что дорога является местом повышенной опасности и направляясь утром в школу нужно быть очень внимательными. Особое внимание было уделено передвижению детей и подростков на самокатах. Приведены примеры дорожных происшествий с участием несовершеннолетних, подробно разобраны случаи, в которых дети страдали на самокатах.</text:p>
      <text:p text:style-name="Text_20_body"><text:line-break/></text:p>
      <text:p text:style-name="Text_20_body"><text:line-break/></text:p>
      <text:p text:style-name="Text_20_body">Адрес страницы: <text:a xlink:type="simple" xlink:href="http://tveruprava.mos.ru/presscenter/important-information/detail/12442803.html" office:name=""><text:span text:style-name="Definition">http://tveruprava.mos.ru/presscenter/important-information/detail/12442803.html</text:span></text:a></text:p>
      <text:p text:style-name="Text_20_body"><text:a xlink:type="simple" xlink:href="http://tveruprava.mos.ru" office:name=""><text:span text:style-name="Definition">Управа Твер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2T12:57:14Z</meta:creation-date>
    <dc:date>2024-08-12T12:57:14Z</dc:date>
  </office:meta>
</office:document-meta>
</file>