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бирская-язва-животных"/>Сибирская язва животных<text:bookmark-end text:name="сибирская-язва-животных"/></text:h>
      <text:p text:style-name="First_20_paragraph">05.08.2024</text:p>
      <text:p text:style-name="Text_20_body"><text:line-break/></text:p>
      <text:p text:style-name="Text_20_body">Адрес страницы: <text:a xlink:type="simple" xlink:href="http://tveruprava.mos.ru/presscenter/important-information/detail/12505777.html" office:name=""><text:span text:style-name="Definition">http://tveruprava.mos.ru/presscenter/important-information/detail/12505777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15:18:51Z</meta:creation-date>
    <dc:date>2025-05-27T15:18:51Z</dc:date>
  </office:meta>
</office:document-meta>
</file>