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2025-состоялась-лекция-в-гбоу-города-москвы-школа-1540-для-учащихся-5-х-и-6-х-классов."/>10 марта 2025 состоялась лекция в ГБОУ города Москвы «Школа № 1540» для учащихся 5-х и 6-х классов.<text:bookmark-end text:name="марта-2025-состоялась-лекция-в-гбоу-города-москвы-школа-1540-для-учащихся-5-х-и-6-х-классов."/></text:h>
      <text:p text:style-name="First_20_paragraph">27.03.2025</text:p>
      <text:p text:style-name="Text_20_body">10 марта 2025 года в целях предотвращения вовлечения несовершеннолетних в противоправную деятельность и формирования правопослушного поведения, сотрудниками ОУУПиПДН ОМВД России по Тверскому району города Москвы при содействии специалистов, обеспечивающими деятельность Комиссии по делам несовершеннолетних и защите их прав Тверского района города Москвы, были проведены лекции в ГБОУ города Москвы «Школа № 1540» для учащихся 5-х и 6-х классов.</text:p>
      <text:p text:style-name="Text_20_body"><text:line-break/></text:p>
      <text:p text:style-name="Text_20_body">Адрес страницы: <text:a xlink:type="simple" xlink:href="http://tveruprava.mos.ru/presscenter/important-information/detail/12879698.html" office:name=""><text:span text:style-name="Definition">http://tveruprava.mos.ru/presscenter/important-information/detail/12879698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5T00:45:43Z</meta:creation-date>
    <dc:date>2025-06-05T00:45:43Z</dc:date>
  </office:meta>
</office:document-meta>
</file>