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ами-ло-мвд-россии-на-станции-москва-белорусская-совместно-со-специалистами-кднизп-проведены-профилактические-беседы-в-гбоу-г.-москвы-школа-2054."/>Сотрудниками ЛО МВД России на станции Москва-Белорусская совместно со специалистами КДНиЗП проведены профилактические беседы в ГБОУ г. Москвы «Школа №2054».<text:bookmark-end text:name="сотрудниками-ло-мвд-россии-на-станции-москва-белорусская-совместно-со-специалистами-кднизп-проведены-профилактические-беседы-в-гбоу-г.-москвы-школа-2054."/></text:h>
      <text:p text:style-name="First_20_paragraph">27.03.2025</text:p>
      <text:p text:style-name="Text_20_body">В целях профилактики детского травматизма, правонарушений и преступлений, совершаемых несовершеннолетними на объектах железнодорожного транспорта, 24 марта 2025 года сотрудниками ЛО МВД России на станции Москва-Белорусская и специалистами КДНиЗП Тверского района города Москвы проведены профилактические беседы для учащихся 5 и 7 классов ГБОУ города Москвы «Школа № 2054». В ходе данной встречи детям напомнили об основных правилах безопасного поведения на железнодорожном транспорте и железной дороге, рассказали о видах ответственности за совершение противоправных действий на объектах железнодорожного транспорта.</text:p>
      <text:p text:style-name="Text_20_body"><text:line-break/></text:p>
      <text:p text:style-name="Text_20_body">Адрес страницы: <text:a xlink:type="simple" xlink:href="http://tveruprava.mos.ru/presscenter/important-information/detail/12879727.html" office:name=""><text:span text:style-name="Definition">http://tveruprava.mos.ru/presscenter/important-information/detail/12879727.html</text:span></text:a></text:p>
      <text:p text:style-name="Text_20_body"><text:a xlink:type="simple" xlink:href="http://tveruprava.mos.ru" office:name=""><text:span text:style-name="Definition">Управа Твер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7T04:21:08Z</meta:creation-date>
    <dc:date>2025-06-07T04:21:08Z</dc:date>
  </office:meta>
</office:document-meta>
</file>