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ами-ло-мвд-россии-на-станции-москва-белорусская-совместно-со-специалистами-кднизп-проведены-профилактические-беседы-в-гбоу-г.-москвы-школа-1501"/>Сотрудниками ЛО МВД России на станции Москва-Белорусская совместно со специалистами КДНиЗП проведены профилактические беседы в ГБОУ г. Москвы «Школа №1501»<text:bookmark-end text:name="сотрудниками-ло-мвд-россии-на-станции-москва-белорусская-совместно-со-специалистами-кднизп-проведены-профилактические-беседы-в-гбоу-г.-москвы-школа-1501"/></text:h>
      <text:p text:style-name="First_20_paragraph">27.03.2025</text:p>
      <text:p text:style-name="Text_20_body">25 марта 2025 года, в рамках проведения на территории района оперативно-профилактического мероприятия «Безопасность» сотрудниками ЛО МВД России на станции Москва-Белорусская и специалистами КДНиЗП Тверского района города Москвы проведена профилактическая беседа с учащимися ГБОУ «Школа №1501» о правилах безопасного поведения на объектах транспорта и ответственности за действия, угрожающие безопасной работе железнодорожного транспорт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tveruprava.mos.ru/presscenter/important-information/detail/12879741.html" office:name=""><text:span text:style-name="Definition">http://tveruprava.mos.ru/presscenter/important-information/detail/12879741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7T07:57:05Z</meta:creation-date>
    <dc:date>2025-03-27T07:57:05Z</dc:date>
  </office:meta>
</office:document-meta>
</file>