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тренное-предупреждение-о-погоде-23.07.2025"/>Экстренное предупреждение о погоде 23.07.2025<text:bookmark-end text:name="экстренное-предупреждение-о-погоде-23.07.2025"/></text:h>
      <text:p text:style-name="First_20_paragraph">23.07.2025</text:p>
      <text:p text:style-name="Text_20_body"><text:line-break/></text:p>
      <text:p text:style-name="Text_20_body">Адрес страницы: <text:a xlink:type="simple" xlink:href="http://tveruprava.mos.ru/presscenter/important-information/detail/13118918.html" office:name=""><text:span text:style-name="Definition">http://tveruprava.mos.ru/presscenter/important-information/detail/13118918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3T07:00:37Z</meta:creation-date>
    <dc:date>2025-07-23T07:00:37Z</dc:date>
  </office:meta>
</office:document-meta>
</file>