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талья-сергунина-в-столице-начался-прием-заявок-на-туристический-конкурс-покажи-москву"/>Наталья Сергунина: в столице начался прием заявок на туристический конкурс «Покажи Москву!»<text:bookmark-end text:name="наталья-сергунина-в-столице-начался-прием-заявок-на-туристический-конкурс-покажи-москву"/></text:h>
      <text:p text:style-name="First_20_paragraph">01.03.2021</text:p>
      <text:p text:style-name="Text_20_body">Стартует новый сезон общегородского конкурса «Покажи Москву!», который организовал столичный Комитет по туризму. Это продолжение серии мероприятий, приуроченных к празднованию Всемирного Дня гида. Москвичам предлагают рассказать о любимых местах своего района и составить авторский туристический маршрут по нему.</text:p>
      <text:p text:style-name="Text_20_body">«По итогам конкурса будут определены 17 победителей: 12 выберет жюри<text:line-break/>и еще 5 — участники проекта «Активный гражданин». Подать заявку можно<text:line-break/>с 19 февраля по 9 марта. Они принимаются на официальном <text:a xlink:type="simple" xlink:href="https://www.moscow.guide/" office:name=""><text:span text:style-name="Definition">сайте</text:span></text:a>», — рассказала заммэра Наталья Сергунина. Ее слова <text:a xlink:type="simple" xlink:href="https://www.mos.ru/news/item/86764073/" office:name=""><text:span text:style-name="Definition">приводятся</text:span></text:a> на портале mos.ru.</text:p>
      <text:p text:style-name="Text_20_body">В состав жюри войдут представители Комитета по туризму города Москвы, Комитета общественных связей и молодежной политики города Москвы, Департамента культурного наследия города Москвы, программы Мэра Москвы «Мой район», Музея Москвы, Ассоциации гидов-переводчиков, экскурсоводов<text:line-break/>и турменеджеров, а также один из победителей первого сезона конкурса Андрей Леднев.</text:p>
      <text:p text:style-name="Text_20_body">Итоги подведут 18 апреля. Все финалисты получат дипломы от Мостуризма,<text:line-break/>а победителям по результатам онлайн-голосования вручат дополнительные призы, подготовленные проектом «Активный гражданин».</text:p>
      <text:p text:style-name="Text_20_body">Первый сезон конкурса прошел в сентябре 2020 года. Тогда победителями стали 15 участников. Популярными у жителей и гостей столицы стали маршрут «Остров Сыромятники», прогулка по парковым территориям «Зеленое кольцо Москвы»<text:line-break/>и маршрут «Полет на машине времени по необычной Таганке».</text:p>
      <text:p text:style-name="Text_20_body">Узнать подробности конкурса и ознакомиться с победителями первого сезона можно на медиаплатформе <text:a xlink:type="simple" xlink:href="https://moscow-routes.moscowwithyou.ru/#order" office:name=""><text:span text:style-name="Definition">москвастобой.рф</text:span></text:a>.</text:p>
      <text:p text:style-name="Text_20_body">Всемирный День гида ежегодно отмечают 21 февраля. Праздник учредили<text:line-break/>в 1990 году. Тогда же была основана Ассоциация гидов-переводчиков, экскурсоводов и турменеджеров в Москве. На сегодняшний день в столице работают более 2 тысяч русскоязычных гидов-экскурсоводов и почти 1,7 тысячи гидов-переводчиков, которые говорят на многих других языках, включая жестовые.</text:p>
      <text:p text:style-name="Text_20_body">В 2020 году в рамках серии мероприятий <text:a xlink:type="simple" xlink:href="https://discover.moscow/images/guide-day/" office:name=""><text:span text:style-name="Definition">«День гида»</text:span></text:a> прошла специальная экскурсионная программа. Участие в ней приняли более 3,5 тысяч москвичей и гостей столицы.</text:p>
      <text:p text:style-name="Text_20_body"><text:line-break/></text:p>
      <text:p text:style-name="Text_20_body">Адрес страницы: <text:a xlink:type="simple" xlink:href="http://tveruprava.mos.ru/presscenter/important-information/detail/9751559.html" office:name=""><text:span text:style-name="Definition">http://tveruprava.mos.ru/presscenter/important-information/detail/9751559.html</text:span></text:a></text:p>
      <text:p text:style-name="Text_20_body"><text:a xlink:type="simple" xlink:href="http://tveruprava.mos.ru" office:name=""><text:span text:style-name="Definition">Управа Твер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0T03:13:47Z</meta:creation-date>
    <dc:date>2023-06-20T03:13:47Z</dc:date>
  </office:meta>
</office:document-meta>
</file>