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удожественный-мастер-класс-состоялся-в-районном-центе-социального-обслуживания"/>Художественный мастер-класс состоялся в районном центе социального обслуживания<text:bookmark-end text:name="художественный-мастер-класс-состоялся-в-районном-центе-социального-обслуживания"/></text:h>
      <text:p text:style-name="First_20_paragraph">01.09.2021</text:p>
      <text:p text:style-name="Text_20_body"/>
      <text:p text:style-name="Text_20_body">Работники Территориального центра социального обслуживания «Арбат» филиала «Тверской» 31 августа провели мастер-класс «Морской пейзаж, прибойная волна».</text:p>
      <text:p text:style-name="Text_20_body">На занятии посетители продолжили работу над композицией морского пейзажа масляными красками по обработанной льняным маслом поверхности. Участники написали дальний и средний план, наметили первый план, создавая рельеф и фактуру камней, проинформировали на <text:a xlink:type="simple" xlink:href="https://www.facebook.com/TCSO.Arbat/" office:name=""><text:span text:style-name="Definition">странице</text:span></text:a> учреждения в социальных сетях.</text:p>
      <text:p text:style-name="Text_20_body">Творческая работа является собирательным образом фотографий из разных источников.</text:p>
      <text:p text:style-name="Text_20_body">Рисунки создали участники студии «Кобальт» Территориального центра социального обслуживания «Арбат» филиала «Тверской».</text:p>
      <text:p text:style-name="Text_20_body"><text:line-break/></text:p>
      <text:p text:style-name="Text_20_body">Адрес страницы: <text:a xlink:type="simple" xlink:href="http://tveruprava.mos.ru/presscenter/news/detail/10221896.html" office:name=""><text:span text:style-name="Definition">http://tveruprava.mos.ru/presscenter/news/detail/10221896.html</text:span></text:a></text:p>
      <text:p text:style-name="Text_20_body"><text:a xlink:type="simple" xlink:href="http://tveruprava.mos.ru" office:name=""><text:span text:style-name="Definition">Управа Тве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2T14:47:17Z</meta:creation-date>
    <dc:date>2025-07-12T14:47:17Z</dc:date>
  </office:meta>
</office:document-meta>
</file>