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у-александр-iii.-миротворец-на-троне-организуют-в-библиотеке-искусств"/>Встречу «Александр III. Миротворец на троне» организуют в библиотеке искусств<text:bookmark-end text:name="встречу-александр-iii.-миротворец-на-троне-организуют-в-библиотеке-искусств"/></text:h>
      <text:p text:style-name="First_20_paragraph">15.04.2022</text:p>
      <text:p text:style-name="Text_20_body">В библиотеке искусств имени Алексея Боголюбова 15 апреля организуют встречу «Александр III. Миротворец на троне».</text:p>
      <text:p text:style-name="Text_20_body">Мероприятие состоится в рамках проекта «Их было 14. Самодержцы всероссийские».</text:p>
      <text:p text:style-name="Text_20_body">— Ведущий читальни расскажет посетителям об истории императора Александра III. Также в программе зрители услышат воспоминания современников, русскую и зарубежную музыку второй половину XIX века, — проинформировал почетный работник культуры и по совместительству художественный руководитель Александр Казанцев.</text:p>
      <text:p text:style-name="Text_20_body">Напомним, что Александр III вошел в историю как царь-миротворец. Император учредил Исторический музей в Москве, интересовался музыкой, живописью, историей.</text:p>
      <text:p text:style-name="Text_20_body">Начало мероприятия в 13:00. Для посещения следует предварительно <text:a xlink:type="simple" xlink:href="https://www.mos.ru/afisha/event/236186257/" office:name=""><text:span text:style-name="Definition">зарегистрироваться</text:span></text:a>.</text:p>
      <text:p text:style-name="Text_20_body"><text:line-break/></text:p>
      <text:p text:style-name="Text_20_body">Адрес страницы: <text:a xlink:type="simple" xlink:href="http://tveruprava.mos.ru/presscenter/news/detail/10754876.html" office:name=""><text:span text:style-name="Definition">http://tveruprava.mos.ru/presscenter/news/detail/10754876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06:27:36Z</meta:creation-date>
    <dc:date>2023-09-04T06:27:36Z</dc:date>
  </office:meta>
</office:document-meta>
</file>