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вященный-сергею-рахманинову-симпозиум-пройдет-в-гии"/>Посвященный Сергею Рахманинову симпозиум пройдет в ГИИ<text:bookmark-end text:name="посвященный-сергею-рахманинову-симпозиум-пройдет-в-гии"/></text:h>
      <text:p text:style-name="First_20_paragraph">22.03.2023</text:p>
      <text:p text:style-name="Text_20_body">Международный научный симпозиум «Сергей Рахманинов и его эпоха» пройдет 30 и 31 марта в Государственном институте искусствознания.</text:p>
      <text:p text:style-name="Text_20_body">Мероприятие организуют в рамках программы «Год Рахманинова».</text:p>
      <text:p text:style-name="Text_20_body">Участники заседания выступят с докладами по тематическим направлениям и секциям: «Рахманинов – композитор, пианист, дирижер, общественный деятель», «Рахманинов во времени и пространстве», «Рахманинов и его круг» и «Рахманинов в зеркале исполнительских и историко-культурных интерпретаций XX-XXI века». Подробности мероприятия можно узнать по <text:a xlink:type="simple" xlink:href="http://sias.ru/upload/iblock/e51/Rakhmaninov-i-ego-epokha_anons.pdf" office:name=""><text:span text:style-name="Definition">ссылке</text:span></text:a>.</text:p>
      <text:p text:style-name="Text_20_body">По итогам симпозиума к изданию планируется сборник тематических статей.</text:p>
      <text:p text:style-name="Text_20_body">Начало в 10:00. Мероприятие пройдет как в очном, так и в дистанционном форматах.</text:p>
      <text:p text:style-name="Text_20_body"><text:line-break/></text:p>
      <text:p text:style-name="Text_20_body">Адрес страницы: <text:a xlink:type="simple" xlink:href="http://tveruprava.mos.ru/presscenter/news/detail/11481615.html" office:name=""><text:span text:style-name="Definition">http://tveruprava.mos.ru/presscenter/news/detail/11481615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3T06:22:32Z</meta:creation-date>
    <dc:date>2024-01-13T06:22:32Z</dc:date>
  </office:meta>
</office:document-meta>
</file>