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удожественная-выставка-откроется-в-филиале-тверской-тцсо-арбат"/>Художественная выставка откроется в филиале «Тверской» ТЦСО «Арбат»<text:bookmark-end text:name="художественная-выставка-откроется-в-филиале-тверской-тцсо-арбат"/></text:h>
      <text:p text:style-name="First_20_paragraph">10.10.2023</text:p>
      <text:p text:style-name="Text_20_body">10.10.2023</text:p>
      <text:p text:style-name="Text_20_body">Персональная художественная выставка Елены Уколовой «Заповедная Москва» откроется 11 октября в филиале «Тверской» Территориального центра социального обслуживания «Арбат».</text:p>
      <text:p text:style-name="Text_20_body">Мероприятие организовали по инициативе клубного формирования «Кобальт Арт».</text:p>
      <text:p text:style-name="Text_20_body">На <text:a xlink:type="simple" xlink:href="https://vk.com/tcso.arbat?w=wall-48019378_5521" office:name=""><text:span text:style-name="Definition">странице</text:span></text:a> ТЦСО «Арбат» в социальных сетях отметили, что автор экспозиции является известным деятелям культуры, кандидатам искусствознания, музыковедом, композитором и художником. Первой персональной выставкой Елены Уколовой стал проект «На дачу, в Сокольники». Именно тогда художница обзавелась персональными темами и узнаваемым почерком.</text:p>
      <text:p text:style-name="Text_20_body">В мероприятии также примут участие заслуженные артисты России Сергей Степин и Михаил Мовшович, а также лауреаты международных конкурсов Оксана Окунева и Сергей Чучемов.</text:p>
      <text:p text:style-name="Text_20_body">Начало запланировали на 15:30. Вход свободный. Желающих посетить мероприятие пригласили по адресу: улица Малая Дмитровка, дом 27.</text:p>
      <text:p text:style-name="Text_20_body"><text:line-break/></text:p>
      <text:p text:style-name="Text_20_body">Адрес страницы: <text:a xlink:type="simple" xlink:href="http://tveruprava.mos.ru/presscenter/news/detail/11886803.html" office:name=""><text:span text:style-name="Definition">http://tveruprava.mos.ru/presscenter/news/detail/11886803.html</text:span></text:a></text:p>
      <text:p text:style-name="Text_20_body"><text:a xlink:type="simple" xlink:href="http://tveruprava.mos.ru" office:name=""><text:span text:style-name="Definition">Управа Тве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11:33:19Z</meta:creation-date>
    <dc:date>2023-10-10T11:33:19Z</dc:date>
  </office:meta>
</office:document-meta>
</file>